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FA0000010CE854723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Marianne" svg:font-family="Marianne"/>
    <style:font-face style:name="Marianne1" svg:font-family="Marianne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Marianne1" fo:font-size="14pt" fo:font-weight="bold" officeooo:rsid="00145f72" officeooo:paragraph-rsid="00145f72" style:font-size-asian="14pt" style:font-size-complex="14pt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Marianne1" fo:font-size="14pt" fo:font-weight="bold" officeooo:rsid="00145f72" officeooo:paragraph-rsid="00145f72" style:font-size-asian="14pt" style:font-size-complex="14pt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Marianne1" fo:font-size="10pt" fo:font-weight="bold" officeooo:rsid="00145f72" officeooo:paragraph-rsid="00145f72" style:font-size-asian="10pt" style:font-size-complex="10pt"/>
    </style:style>
    <style:style style:name="P4" style:family="paragraph" style:parent-style-name="Standard">
      <style:paragraph-properties fo:margin-left="0cm" fo:margin-right="0cm" fo:margin-top="0cm" fo:margin-bottom="0.499cm" style:contextual-spacing="false" fo:text-indent="0cm" style:auto-text-indent="false"/>
      <style:text-properties style:font-name="Marianne1" fo:font-size="10pt" fo:font-weight="bold" style:font-size-asian="10pt" style:font-size-complex="10pt"/>
    </style:style>
    <style:style style:name="P5" style:family="paragraph" style:parent-style-name="Text_20_body" style:list-style-name="L1">
      <style:paragraph-properties fo:margin-top="0cm" fo:margin-bottom="0cm" style:contextual-spacing="false"/>
      <style:text-properties style:font-name="Marianne1" fo:font-size="10pt" style:font-size-asian="10pt" style:font-size-complex="10pt"/>
    </style:style>
    <style:style style:name="P6" style:family="paragraph" style:parent-style-name="Text_20_body">
      <style:paragraph-properties fo:margin-top="0cm" fo:margin-bottom="0cm" style:contextual-spacing="false"/>
      <style:text-properties style:font-name="Marianne1" fo:font-size="10pt" style:font-size-asian="10pt" style:font-size-complex="10pt"/>
    </style:style>
    <style:style style:name="P7" style:family="paragraph" style:parent-style-name="Text_20_body">
      <style:paragraph-properties fo:margin-left="0cm" fo:margin-right="0cm" fo:text-indent="0cm" style:auto-text-indent="false"/>
      <style:text-properties style:font-name="Marianne1" fo:font-size="10pt" fo:font-weight="bold" style:font-size-asian="10pt" style:font-size-complex="10pt"/>
    </style:style>
    <style:style style:name="P8" style:family="paragraph" style:parent-style-name="Text_20_body" style:list-style-name="L2">
      <style:paragraph-properties fo:margin-top="0cm" fo:margin-bottom="0cm" style:contextual-spacing="false"/>
      <style:text-properties style:font-name="Marianne1" fo:font-size="10pt" officeooo:paragraph-rsid="00145f72" style:font-size-asian="10pt" style:font-size-complex="10pt"/>
    </style:style>
    <style:style style:name="P9" style:family="paragraph" style:parent-style-name="Text_20_body" style:list-style-name="L2">
      <style:paragraph-properties fo:margin-top="0cm" fo:margin-bottom="0cm" style:contextual-spacing="false"/>
      <style:text-properties style:font-name="Marianne1" fo:font-size="10pt" style:font-size-asian="10pt" style:font-size-complex="10pt"/>
    </style:style>
    <style:style style:name="P10" style:family="paragraph" style:parent-style-name="Text_20_body" style:list-style-name="L2">
      <style:paragraph-properties fo:margin-top="0cm" fo:margin-bottom="0cm" style:contextual-spacing="false" fo:text-align="justify" style:justify-single-word="false"/>
      <style:text-properties style:font-name="Marianne1" fo:font-size="10pt" style:font-size-asian="10pt" style:font-size-complex="10pt"/>
    </style:style>
    <style:style style:name="P11" style:family="paragraph" style:parent-style-name="Text_20_body" style:list-style-name="L2">
      <style:text-properties style:font-name="Marianne1" fo:font-size="10pt" style:font-size-asian="10pt" style:font-size-complex="10pt"/>
    </style:style>
    <style:style style:name="P12" style:family="paragraph" style:parent-style-name="Text_20_body" style:list-style-name="L3">
      <style:paragraph-properties fo:margin-top="0cm" fo:margin-bottom="0cm" style:contextual-spacing="false"/>
      <style:text-properties style:font-name="Marianne1" fo:font-size="10pt" style:font-size-asian="10pt" style:font-size-complex="10pt"/>
    </style:style>
    <style:style style:name="P13" style:family="paragraph" style:parent-style-name="Text_20_body" style:list-style-name="L4">
      <style:paragraph-properties fo:margin-top="0cm" fo:margin-bottom="0cm" style:contextual-spacing="false" fo:line-height="115%"/>
      <style:text-properties style:font-name="Marianne1" fo:font-size="10pt" style:font-size-asian="10pt" style:font-size-complex="10pt"/>
    </style:style>
    <style:style style:name="P14" style:family="paragraph" style:parent-style-name="Text_20_body" style:list-style-name="L4">
      <style:paragraph-properties fo:margin-top="0cm" fo:margin-bottom="0cm" style:contextual-spacing="false" fo:line-height="115%"/>
      <style:text-properties style:font-name="Marianne1" fo:font-size="10pt" officeooo:rsid="001a02e6" officeooo:paragraph-rsid="001a02e6" fo:background-color="transparent" style:font-size-asian="10pt" style:font-size-complex="10pt"/>
    </style:style>
    <style:style style:name="P15" style:family="paragraph" style:parent-style-name="Text_20_body" style:list-style-name="L5">
      <style:paragraph-properties fo:margin-top="0cm" fo:margin-bottom="0cm" style:contextual-spacing="false"/>
      <style:text-properties style:font-name="Marianne1" fo:font-size="10pt" officeooo:paragraph-rsid="0014dc4d" style:font-size-asian="10pt" style:font-size-complex="10pt"/>
    </style:style>
    <style:style style:name="P16" style:family="paragraph" style:parent-style-name="Text_20_body" style:list-style-name="L5">
      <style:text-properties style:font-name="Marianne1" fo:font-size="10pt" style:font-size-asian="10pt" style:font-size-complex="10pt"/>
    </style:style>
    <style:style style:name="T1" style:family="text">
      <style:text-properties officeooo:rsid="00145f72"/>
    </style:style>
    <style:style style:name="T2" style:family="text">
      <style:text-properties officeooo:rsid="0015ac55"/>
    </style:style>
    <style:style style:name="T3" style:family="text">
      <style:text-properties fo:font-family="HelveticaLTStd-Roman-Identity-H" officeooo:rsid="0015ac55"/>
    </style:style>
    <style:style style:name="T4" style:family="text">
      <style:text-properties fo:color="#1d1d1b" loext:opacity="100%" fo:font-style="normal" fo:font-weight="normal" style:font-style-asian="normal" style:font-weight-asian="normal"/>
    </style:style>
    <style:style style:name="T5" style:family="text">
      <style:text-properties fo:color="#1d1d1b" loext:opacity="100%" fo:font-style="normal" fo:font-weight="normal" officeooo:rsid="0014dc4d" style:font-style-asian="normal" style:font-weight-asian="normal"/>
    </style:style>
    <style:style style:name="T6" style:family="text">
      <style:text-properties fo:color="#1d1d1b" loext:opacity="100%" fo:font-style="normal" fo:font-weight="normal" officeooo:rsid="00145f72" style:font-style-asian="normal" style:font-weight-asian="normal"/>
    </style:style>
    <style:style style:name="T7" style:family="text">
      <style:text-properties fo:font-style="normal" fo:font-weight="normal" style:font-style-asian="normal" style:font-weight-asian="normal"/>
    </style:style>
    <style:style style:name="T8" style:family="text">
      <style:text-properties officeooo:rsid="0014dc4d"/>
    </style:style>
    <style:style style:name="T9" style:family="text">
      <style:text-properties fo:font-family="HelveticaLTStd-Roman-Identity-H"/>
    </style:style>
    <style:style style:name="T10" style:family="text">
      <style:text-properties officeooo:rsid="0018187f"/>
    </style:style>
    <style:style style:name="T11" style:family="text">
      <style:text-properties officeooo:rsid="00158638"/>
    </style:style>
    <style:style style:name="T12" style:family="text">
      <style:text-properties officeooo:rsid="00158638" fo:background-color="transparent" loext:char-shading-value="0"/>
    </style:style>
    <style:style style:name="T13" style:family="text">
      <style:text-properties officeooo:rsid="00145f72" fo:background-color="transparent" loext:char-shading-value="0"/>
    </style:style>
    <style:style style:name="T14" style:family="text">
      <style:text-properties officeooo:rsid="0018187f" fo:background-color="transparent" loext:char-shading-value="0"/>
    </style:style>
    <style:style style:name="T15" style:family="text">
      <style:text-properties officeooo:rsid="001ad9f8"/>
    </style:style>
    <style:style style:name="T16" style:family="text">
      <style:text-properties officeooo:rsid="001a02e6"/>
    </style:style>
    <style:style style:name="T17" style:family="text">
      <style:text-properties officeooo:rsid="00187a2b"/>
    </style:style>
    <style:style style:name="T18" style:family="text">
      <style:text-properties officeooo:rsid="0015ac55" fo:background-color="transparent" loext:char-shading-value="0"/>
    </style:style>
    <style:style style:name="T19" style:family="text">
      <style:text-properties officeooo:rsid="00187a2b" fo:background-color="transparent" loext:char-shading-value="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x="0.034cm" svg:y="0.088cm" svg:width="2.117cm" svg:height="2.268cm" draw:z-index="0"><draw:image xlink:href="Pictures/10000000000000FA0000010CE8547237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>Avis d’appel public à la concurrence</text:p>
      <text:p text:style-name="P3"/>
      <text:p text:style-name="P4">Section I - Identification de l'organisme qui passe le marché</text:p>
      <text:list text:style-name="L1">
        <text:list-item>
          <text:p text:style-name="P5">Type d'organisme : <text:span text:style-name="T1">Ministère de la Transition écologique </text:span></text:p>
        </text:list-item>
        <text:list-item>
          <text:p text:style-name="P5">Nom de l'organisme : <text:span text:style-name="T1">Direction Départementale des Territoires de l’Isère</text:span></text:p>
        </text:list-item>
        <text:list-item>
          <text:p text:style-name="P5">Adresse : <text:span text:style-name="T1">17 boulevard Joseph Vallier, 38040 Grenoble </text:span></text:p>
        </text:list-item>
      </text:list>
      <text:p text:style-name="P6"/>
      <text:p text:style-name="P7">Section II - Objet du marché</text:p>
      <text:list text:style-name="L2">
        <text:list-item>
          <text:p text:style-name="P8"><text:span text:style-name="T2">Intitulé du marché : r</text:span>éalisation des cartes des aléas naturels prévisibles sur les communes de Montbonnot-Saint-Martin et Biviers<text:bookmark text:name="AA_8B_a"/></text:p>
        </text:list-item>
        <text:list-item>
          <text:p text:style-name="P9">Type de marché : <text:span text:style-name="T1">Services</text:span></text:p>
        </text:list-item>
        <text:list-item>
          <text:p text:style-name="P10">Description succincte du marché : <text:span text:style-name="T3">u</text:span><text:span text:style-name="T4">ne </text:span><text:span text:style-name="T5">partie</text:span><text:span text:style-name="T4"> ferme : </text:span><text:span text:style-name="T5">c</text:span><text:span text:style-name="T4">artographie des aléas </text:span><text:span text:style-name="T5">multirisques sur les deux communes, </text:span><text:span text:style-name="T4">une </text:span><text:span text:style-name="T5">partie à bons de commande</text:span><text:span text:style-name="T6"> </text:span><text:span text:style-name="T5">en fonction des suites envisagées</text:span></text:p>
        </text:list-item>
        <text:list-item>
          <text:p text:style-name="P8">Classification CPV : <text:span text:style-name="T7">71300000-1</text:span></text:p>
        </text:list-item>
        <text:list-item>
          <text:p text:style-name="P11">Durée du marché et/ou délais d'exécution : <text:span text:style-name="T8">36</text:span><text:span text:style-name="T1"> mois</text:span></text:p>
        </text:list-item>
      </text:list>
      <text:p text:style-name="P7">Section <text:span text:style-name="T1">III</text:span> - Attribution du marché</text:p>
      <text:list text:style-name="L3">
        <text:list-item>
          <text:p text:style-name="P12">Critères d'attribution : <text:span text:style-name="T9"><text:s/></text:span><text:span text:style-name="T4">Se référer au règlement de consultation</text:span></text:p>
        </text:list-item>
      </text:list>
      <text:p text:style-name="P7"/>
      <text:p text:style-name="P7">Section <text:span text:style-name="T1">IV</text:span> - Date de remise des offres</text:p>
      <text:list text:style-name="L4">
        <text:list-item>
          <text:p text:style-name="P13">Date limite de réception des offres et/ou des candidatures : <text:span text:style-name="T10">16</text:span><text:span text:style-name="T11">/1</text:span><text:span text:style-name="T12">0</text:span><text:span text:style-name="T13">/2026 à 1</text:span><text:span text:style-name="T14">9</text:span><text:span text:style-name="T13">h00</text:span></text:p>
        </text:list-item>
        <text:list-item>
          <text:p text:style-name="P14">Adresse <text:span text:style-name="T15">de </text:span>consultation <text:span text:style-name="T15">dans </text:span>PLACE : <text:a xlink:type="simple" xlink:href="https://www.marches-publics.gouv.fr/entreprise" text:style-name="Internet_20_link" text:visited-style-name="Visited_20_Internet_20_Link">https://www.marches-publics.gouv.fr/entreprise</text:a></text:p>
          <text:p text:style-name="P14"/>
        </text:list-item>
      </text:list>
      <text:p text:style-name="P7">Section V - Renseignements complémentaires</text:p>
      <text:list text:style-name="L5">
        <text:list-item>
          <text:p text:style-name="P15">Informations complémentaires : <text:span text:style-name="T1">DDT38/SSR/CAR</text:span><text:span text:style-name="T8">3</text:span><text:span text:style-name="T1"> – M</text:span><text:span text:style-name="T8">me GODART</text:span><text:span text:style-name="T1">, <text:s/></text:span></text:p>
          <text:p text:style-name="P15"><text:span text:style-name="T1">ddt-ssr-ar</text:span><text:span text:style-name="T8">3</text:span><text:span text:style-name="T1">@isere.gouv.fr</text:span></text:p>
        </text:list-item>
        <text:list-item>
          <text:p text:style-name="P16">Date d<text:span text:style-name="T16">e publication dans PLACE</text:span> : <text:span text:style-name="T17">06</text:span><text:span text:style-name="T18">/0</text:span><text:span text:style-name="T19">8</text:span><text:span text:style-name="T18">/2026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Marianne" svg:font-family="Marianne"/>
    <style:font-face style:name="Marianne1" svg:font-family="Marianne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Marianne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Marianne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Marianne" fo:font-family="Mariann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Marianne" fo:font-family="Marianne"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Marianne" fo:font-family="Marianne"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Marianne" fo:font-family="Marianne" style:font-size-asian="12pt" style:font-name-complex="Arial" style:font-family-complex="Arial" style:font-family-generic-complex="swiss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14">
      <number:number number:decimal-places="0" number:min-decimal-places="0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Hugo Soulier</meta:initial-creator>
    <meta:creation-date>2026-02-09T11:13:12.623000000</meta:creation-date>
    <dc:date>2026-08-06T11:56:52.810205200</dc:date>
    <dc:creator>Christophe Parat</dc:creator>
    <meta:editing-duration>PT43M46S</meta:editing-duration>
    <meta:editing-cycles>7</meta:editing-cycles>
    <meta:generator>LibreOffice/25.8.4.2$Windows_X86_64 LibreOffice_project/290daaa01b999472f0c7a3890eb6a550fd74c6df</meta:generator>
    <meta:print-date>2026-07-28T15:28:03.372941500</meta:print-date>
    <meta:printed-by>Fichiers PDF: Christophe Parat</meta:printed-by>
    <meta:document-statistic meta:table-count="0" meta:image-count="1" meta:object-count="0" meta:page-count="1" meta:paragraph-count="20" meta:word-count="187" meta:character-count="1215" meta:non-whitespace-character-count="1055"/>
  </office:meta>
</office:document-meta>
</file>